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rebuchet ms" svg:font-family="'trebuchet ms'"/>
  </office:font-face-decls>
  <office:automatic-styles>
    <style:style style:name="P1" style:family="paragraph" style:parent-style-name="Heading_20_1">
      <style:paragraph-properties fo:margin-left="0cm" fo:margin-right="0cm" fo:margin-top="0cm" fo:margin-bottom="0.265cm" style:contextual-spacing="false" fo:orphans="2" fo:widows="2" fo:text-indent="0cm" style:auto-text-indent="false" fo:padding="0cm" fo:border="none"/>
    </style:style>
    <style:style style:name="P2" style:family="paragraph" style:parent-style-name="Text_20_body">
      <style:paragraph-properties fo:margin-left="0cm" fo:margin-right="0cm" fo:text-indent="0cm" style:auto-text-indent="false"/>
    </style:style>
    <style:style style:name="P3" style:family="paragraph" style:parent-style-name="Text_20_body">
      <style:paragraph-properties fo:margin-left="0cm" fo:margin-right="0cm" fo:margin-top="0cm" fo:margin-bottom="0.265cm" style:contextual-spacing="false" fo:text-indent="0cm" style:auto-text-indent="false" fo:padding="0cm" fo:border="none"/>
    </style:style>
    <style:style style:name="P4" style:family="paragraph" style:parent-style-name="Text_20_body">
      <style:paragraph-properties fo:margin-left="0cm" fo:margin-right="0cm" fo:margin-top="0cm" fo:margin-bottom="0.265cm" style:contextual-spacing="false" fo:text-indent="0cm" style:auto-text-indent="false" fo:padding="0cm" fo:border="none"/>
      <style:text-properties fo:font-variant="normal" fo:text-transform="none" fo:color="#555555" loext:opacity="100%" style:font-name="trebuchet ms" fo:font-size="16pt" fo:letter-spacing="normal" fo:font-style="normal" fo:font-weight="normal" style:font-size-asian="16pt" style:font-size-complex="16pt" loext:padding="0cm" loext:border="none"/>
    </style:style>
    <style:style style:name="P5" style:family="paragraph" style:parent-style-name="Text_20_body">
      <style:paragraph-properties fo:margin-left="0cm" fo:margin-right="0cm" fo:margin-top="0cm" fo:margin-bottom="0.265cm" style:contextual-spacing="false" fo:text-indent="0cm" style:auto-text-indent="false" fo:padding="0cm" fo:border="none"/>
      <style:text-properties fo:font-variant="normal" fo:text-transform="none" fo:color="#555555" loext:opacity="100%" style:font-name="trebuchet ms" fo:font-size="16pt" fo:letter-spacing="normal" fo:font-style="normal" fo:font-weight="bold" style:font-size-asian="16pt" style:font-size-complex="16pt" loext:padding="0cm" loext:border="none"/>
    </style:style>
    <style:style style:name="P6" style:family="paragraph" style:parent-style-name="Text_20_body">
      <style:paragraph-properties fo:margin-left="0cm" fo:margin-right="0cm" fo:margin-top="0cm" fo:margin-bottom="0.265cm" style:contextual-spacing="false" fo:text-indent="0cm" style:auto-text-indent="false" fo:padding="0cm" fo:border="none"/>
      <style:text-properties fo:font-variant="normal" fo:text-transform="none" fo:color="#555555" loext:opacity="100%" fo:font-size="16pt" fo:letter-spacing="normal" style:font-size-asian="16pt" style:font-size-complex="16pt" loext:padding="0cm" loext:border="none"/>
    </style:style>
    <style:style style:name="T1" style:family="text">
      <style:text-properties fo:color="#555555" loext:opacity="100%" style:font-name="trebuchet ms" fo:font-size="9pt" fo:font-weight="normal" loext:padding="0cm" loext:border="none"/>
    </style:style>
    <style:style style:name="T2" style:family="text">
      <style:text-properties fo:color="#555555" loext:opacity="100%" style:font-name="trebuchet ms" fo:font-size="9pt" fo:font-weight="normal" style:font-name-asian="trebuchet ms" style:font-size-asian="9pt" style:font-weight-asian="normal" style:font-name-complex="trebuchet ms" style:font-size-complex="9pt" style:font-weight-complex="normal" loext:padding="0cm" loext:border="none"/>
    </style:style>
    <style:style style:name="T3" style:family="text">
      <style:text-properties fo:color="#555555" loext:opacity="100%" style:font-name="trebuchet ms" fo:font-size="13pt" fo:font-weight="normal" style:font-size-asian="13pt" style:font-size-complex="13pt" loext:padding="0cm" loext:border="none"/>
    </style:style>
    <style:style style:name="T4" style:family="text">
      <style:text-properties fo:color="#555555" loext:opacity="100%" style:font-name="trebuchet ms" fo:font-size="15pt" fo:font-weight="normal" style:font-size-asian="15pt" style:font-size-complex="15pt" loext:padding="0cm" loext:border="none"/>
    </style:style>
    <style:style style:name="T5" style:family="text">
      <style:text-properties fo:color="#555555" loext:opacity="100%" style:font-name="trebuchet ms" fo:font-size="16pt" fo:font-weight="normal" style:font-size-asian="16pt" style:font-size-complex="16pt" loext:padding="0cm" loext:border="none"/>
    </style:style>
    <style:style style:name="T6" style:family="text">
      <style:text-properties fo:color="#555555" loext:opacity="100%" style:font-name="trebuchet ms" fo:font-size="18pt" fo:font-weight="normal" officeooo:rsid="0001084b" style:font-size-asian="15.75pt" style:font-size-complex="18pt" loext:padding="0cm" loext:border="none"/>
    </style:style>
    <style:style style:name="T7" style:family="text">
      <style:text-properties style:font-name="trebuchet ms" fo:font-size="9pt" fo:font-style="normal" fo:font-weight="bold"/>
    </style:style>
    <style:style style:name="T8" style:family="text">
      <style:text-properties style:font-name="trebuchet ms" fo:font-size="9pt" fo:font-style="normal" fo:font-weight="bold" officeooo:rsid="0001084b"/>
    </style:style>
    <style:style style:name="T9" style:family="text">
      <style:text-properties style:font-name="trebuchet ms" fo:font-size="9pt" fo:font-style="normal" fo:font-weight="normal"/>
    </style:style>
    <style:style style:name="T10" style:family="text">
      <style:text-properties style:font-name="trebuchet ms" fo:font-style="normal" fo:font-weight="bold"/>
    </style:style>
    <style:style style:name="T11" style:family="text">
      <style:text-properties style:font-name="trebuchet ms" fo:font-style="normal" fo:font-weight="bold" officeooo:rsid="0001084b"/>
    </style:style>
    <style:style style:name="T12" style:family="text">
      <style:text-properties style:font-name="trebuchet ms" fo:font-style="normal" fo:font-weight="bold" officeooo:rsid="0001c027"/>
    </style:style>
    <style:style style:name="T13" style:family="text">
      <style:text-properties style:font-name="trebuchet ms" fo:font-style="normal" fo:font-weight="normal"/>
    </style:style>
    <style:style style:name="T14" style:family="text">
      <style:text-properties fo:font-variant="normal" fo:text-transform="none" fo:color="#0066cc" loext:opacity="100%" style:font-name="trebuchet ms" fo:font-size="13.5pt" fo:letter-spacing="0.026cm" fo:font-style="normal" fo:font-weight="normal"/>
    </style:style>
    <style:style style:name="fr1" style:family="graphic" style:parent-style-name="Frame">
      <style:graphic-properties fo:margin-left="0cm" fo:margin-right="0cm" fo:margin-top="0cm" fo:margin-bottom="0cm" style:wrap="right" style:number-wrapped-paragraphs="no-limit" style:vertical-pos="top" style:vertical-rel="paragraph-content" style:horizontal-pos="left" style:horizontal-rel="paragraph" fo:padding="0cm" fo:border="none"/>
    </style:style>
    <style:style style:name="Sect1" style:family="section">
      <style:section-properties fo:margin-left="0cm" fo:margin-right="0cm" style:editable="false">
        <style:columns fo:column-count="1" fo:column-gap="0cm"/>
      </style:section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T14"/></text:h>
      <text:p text:style-name="Text_20_body"><draw:frame draw:style-name="fr1" draw:name="content-middle" text:anchor-type="paragraph" svg:width="17.992cm" draw:z-index="0"><draw:text-box fo:min-height="0.041cm"><text:section text:style-name="Sect1" text:name="zone-_main"><text:section text:style-name="Sect1" text:name="token-819580"><text:section text:style-name="Sect1" text:name="content-container-819583"><text:section text:style-name="Sect1" text:name="content-text-819583"><text:p text:style-name="P3"><text:span text:style-name="T6">P</text:span><text:span text:style-name="T5">IIRI-CUP AMPUMAJUOKSUT JOUOPISKALLA 21.7.2026 KLO 18:30</text:span></text:p><text:p text:style-name="P4">KOHDISTUS KLO 17:30-18:15</text:p><text:p text:style-name="P4">ILMOITTAUTUMISET SU 19.7.2026 MENNESSÄ</text:p><text:p text:style-name="P4">osoiteeseen mika.rinta-keturi@seinajoki.fi</text:p><text:p text:style-name="P6"><text:span text:style-name="T10">PIKAMATKAT YHTEISLÄHTÖINÄ</text:span></text:p><text:p text:style-name="P4">Tiedustelut: Mika R-K 04047748648</text:p><text:p text:style-name="P4">Kaikki sarjat 7v -</text:p><text:p text:style-name="P6"><text:span text:style-name="T13">Kilpailupaikanosoite Jouppilanvuorentie 66, josta tietä alas</text:span></text:p><text:p text:style-name="P5">Kohdistus 17.30-18.15</text:p><text:p text:style-name="P6"><text:span text:style-name="T12">K</text:span><text:span text:style-name="T10">ohdistuspaikat seuroittain kts liite 1täplä/kilpailija</text:span></text:p><text:p text:style-name="P5">Ensimmäisen erän lähtö klo 18.30.00 </text:p><text:p text:style-name="P5">Toinen erä noin klo 18.50.00</text:p><text:p text:style-name="P6"><text:span text:style-name="T10">Mahdollinen kolmas erä noin klo 19:1</text:span><text:span text:style-name="T11">0</text:span></text:p><text:p text:style-name="P6"><text:span text:style-name="T10">Sakkokierros: 70 metriä</text:span></text:p><text:p text:style-name="P6"><text:span text:style-name="T10">Lähtö ja maali kilpailukeskuksessa.</text:span></text:p><text:p text:style-name="P6"><text:span text:style-name="T10">Sarjat, matkat ym. kts. liite,</text:span></text:p><text:p text:style-name="P6"><text:span text:style-name="T10">AMMUNTA: 7-11-vuotiaat ampuvat pystytauluihin.</text:span></text:p><text:p text:style-name="P5">Kaikissa sarjoissa ase saa olla ampumapaikalla koko kisan ajan.</text:p><text:p text:style-name="P5">Asetta kulejetetaan aina piipusta piippu ylöspäin ja lukko auki</text:p><text:p text:style-name="P6"><text:span text:style-name="T10">Kilpailupaikalla pukutilat ja ulko w</text:span></text:p><text:p text:style-name="P6"><text:span text:style-name="T10">Palkinnot: Kaikki palkitaan.</text:span></text:p><text:p text:style-name="P5">Kilpailunjohtaja Mika Rinta-Keturi</text:p><text:p text:style-name="P5">Lähtö/maali Petteri Ala-Kauppila</text:p></text:section></text:section></text:section></text:section></draw:text-box></draw:frame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rebuchet ms" svg:font-family="'trebuchet ms'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i" fo:country="FI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i" fo:country="FI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Arial1" style:font-family-complex="Arial" style:font-family-generic-complex="system" style:font-pitch-complex="variable" style:font-size-complex="24pt" style:font-weight-complex="bold"/>
    </style:style>
    <style:style style:name="Frame" style:family="graphic">
      <style:graphic-properties text:anchor-type="as-char" svg:y="0cm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7-18T11:18:16.458000000</meta:creation-date>
    <dc:date>2026-07-18T11:22:43.619000000</dc:date>
    <meta:editing-duration>PT4M28S</meta:editing-duration>
    <meta:editing-cycles>2</meta:editing-cycles>
    <meta:generator>LibreOffice/7.3.7.2$Windows_X86_64 LibreOffice_project/e114eadc50a9ff8d8c8a0567d6da8f454beeb84f</meta:generator>
    <meta:document-statistic meta:table-count="0" meta:image-count="0" meta:object-count="0" meta:page-count="1" meta:paragraph-count="23" meta:word-count="102" meta:character-count="864" meta:non-whitespace-character-count="784"/>
  </office:meta>
</office:document-meta>
</file>